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ny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Times New Roman" fo:font-size="13pt" style:font-size-asian="13pt" style:font-size-complex="13pt"/>
    </style:style>
    <style:style style:name="P2" style:family="paragraph" style:parent-style-name="Standard">
      <style:paragraph-properties fo:text-align="center" style:justify-single-word="false"/>
      <style:text-properties fo:color="#002060" style:font-name="Arial" fo:font-size="13pt" fo:font-weight="bold" style:font-size-asian="13pt" style:font-weight-asian="bold" style:font-name-complex="Times New Roman1" style:font-size-complex="13pt"/>
    </style:style>
    <style:style style:name="P3" style:family="paragraph" style:parent-style-name="Standard">
      <style:paragraph-properties fo:margin-left="0cm" fo:margin-right="0cm" fo:margin-top="0cm" fo:margin-bottom="0.199cm" fo:line-height="108%" fo:text-align="justify" style:justify-single-word="false" fo:hyphenation-ladder-count="no-limit" fo:text-indent="0cm" style:auto-text-indent="false"/>
      <style:text-properties style:font-name="Times New Roman" fo:font-size="13pt" style:font-size-asian="13pt" style:font-size-complex="13pt" fo:hyphenate="true" fo:hyphenation-remain-char-count="2" fo:hyphenation-push-char-count="2"/>
    </style:style>
    <style:style style:name="P4" style:family="paragraph" style:parent-style-name="Standard">
      <style:paragraph-properties fo:margin-top="0cm" fo:margin-bottom="0.199cm" fo:text-align="justify" style:justify-single-word="false"/>
      <style:text-properties style:font-name="Times New Roman" fo:font-size="13pt" style:font-size-asian="13pt" style:font-size-complex="13pt"/>
    </style:style>
    <style:style style:name="P5" style:family="paragraph" style:parent-style-name="Standard">
      <style:paragraph-properties fo:margin-top="0cm" fo:margin-bottom="0.199cm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6" style:family="paragraph" style:parent-style-name="Standard">
      <style:paragraph-properties fo:margin-top="0cm" fo:margin-bottom="0.199cm" fo:text-align="justify" style:justify-single-word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7" style:family="paragraph" style:parent-style-name="Standard">
      <style:paragraph-properties fo:margin-top="0cm" fo:margin-bottom="0.199cm" fo:text-align="justify" style:justify-single-word="false"/>
      <style:text-properties fo:font-size="13pt" style:font-size-asian="13pt" style:font-size-complex="13pt"/>
    </style:style>
    <style:style style:name="P8" style:family="paragraph" style:parent-style-name="List_20_Paragraph" style:list-style-name="WWNum51">
      <style:paragraph-properties fo:margin-top="0cm" fo:margin-bottom="0.199cm" fo:line-height="108%" fo:text-align="justify" style:justify-single-word="false" fo:hyphenation-ladder-count="no-limit"/>
      <style:text-properties style:font-name="Times New Roman" fo:font-size="13pt" style:font-size-asian="13pt" style:font-size-complex="13pt" fo:hyphenate="true" fo:hyphenation-remain-char-count="2" fo:hyphenation-push-char-count="2"/>
    </style:style>
    <style:style style:name="P9" style:family="paragraph" style:parent-style-name="List_20_Paragraph" style:list-style-name="WWNum52">
      <style:paragraph-properties fo:margin-top="0cm" fo:margin-bottom="0.199cm" fo:line-height="108%" fo:text-align="justify" style:justify-single-word="false" fo:hyphenation-ladder-count="no-limit"/>
      <style:text-properties style:font-name="Times New Roman" fo:font-size="13pt" style:font-size-asian="13pt" style:font-size-complex="13pt" fo:hyphenate="true" fo:hyphenation-remain-char-count="2" fo:hyphenation-push-char-count="2"/>
    </style:style>
    <style:style style:name="P10" style:family="paragraph" style:parent-style-name="List_20_Paragraph" style:list-style-name="WWNum51">
      <style:paragraph-properties fo:margin-top="0cm" fo:margin-bottom="0.199cm" fo:line-height="108%" fo:text-align="justify" style:justify-single-word="false" fo:hyphenation-ladder-count="no-limit"/>
      <style:text-properties fo:font-size="13pt" style:font-size-asian="13pt" style:font-size-complex="13pt" fo:hyphenate="true" fo:hyphenation-remain-char-count="2" fo:hyphenation-push-char-count="2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tyle="italic" style:font-style-asian="italic" style:font-style-complex="italic"/>
    </style:style>
    <style:style style:name="T3" style:family="text">
      <style:text-properties style:font-name="Times New Roman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Standardy ochrony dzieci </text:p>
      <text:p text:style-name="P2">w wersji skróconej zrozumiałej dla dzieci </text:p>
      <text:p text:style-name="P1"/>
      <text:p text:style-name="P4"/>
      <text:p text:style-name="P7"><text:span text:style-name="T1">Znajdujesz się w </text:span><text:span text:style-name="T2">OSK Szkoła Motocyklowa KRAKÓW Paulina Łącka-Bolechała</text:span><text:span text:style-name="T1">.</text:span></text:p>
      <text:p text:style-name="P4">To, że tutaj jesteś oznacza, że chciałbyś nauczyć się jeździć jednośladami i zdobyć motocyklowe lub motorowerowe prawo jazdy.</text:p>
      <text:list xml:id="list1450187364622930771" text:style-name="WWNum51">
        <text:list-item>
          <text:p text:style-name="P8">Zaczniemy od przedstawienia się Tobie. Postaramy się krótko wytłumaczyć czym się zajmujemy i co Cię czeka w trakcie szkolenia.</text:p>
        </text:list-item>
        <text:list-item>
          <text:p text:style-name="P8">Poprosimy, żebyś powiedział nam, jak możemy się do Ciebie zwracać. To dla nas ważne, żebyś miał poczucie, że traktujemy Cię z szacunkiem i uwagą.</text:p>
        </text:list-item>
        <text:list-item>
          <text:p text:style-name="P10"><text:span text:style-name="T1">Rozumiemy, że wszystko co dzieje się w naszym OSK może być dla Ciebie nowe i nieznane. Postaramy się Ci wszystko wyjaśnić.</text:span></text:p>
        </text:list-item>
        <text:list-item>
          <text:p text:style-name="P8">Masz prawo wiedzieć, co się będzie działo – jaki jest plan Twojego szkolenia. Jeśli cokolwiek budzi Twoje wątpliwości, zapytaj. Jesteśmy tu także po to by udzielić Ci informacji.</text:p>
        </text:list-item>
        <text:list-item>
          <text:p text:style-name="P8">Będziemy starali się dawać Ci wybór w sytuacjach, kiedy będzie to możliwe. </text:p>
        </text:list-item>
        <text:list-item>
          <text:p text:style-name="P8">Chcemy być z Tobą szczerzy - jeśli wiemy, że jakieś działanie może być dla Ciebie trudne powiemy Ci o tym.</text:p>
        </text:list-item>
        <text:list-item>
          <text:p text:style-name="P8">Postaramy się mówić do Ciebie prostym językiem, tak by wszystko było zrozumiałe, jeśli jednak coś wymaga wytłumaczenia, powiedz nam o tym.</text:p>
        </text:list-item>
        <text:list-item>
          <text:p text:style-name="P8">Jeśli sobie życzysz żeby podczas Twojego szkolenia obecny był ktoś jeszcze – np. Twój Rodzic czy Opiekun lub wręcz przeciwnie nie życzysz sobie tego – powiedz nam o tym.</text:p>
        </text:list-item>
        <text:list-item>
          <text:p text:style-name="P8">Jeśli jesteś przestraszony lub martwisz się o coś, daj nam znać. Postaramy się Cię wysłuchać i wszystko wytłumaczyć.</text:p>
        </text:list-item>
        <text:list-item>
          <text:p text:style-name="P10"><text:span text:style-name="T1">Jeśli czujesz się niekomfortowo, niebezpiecznie, coś Cię niepokoi, powiedz o tym instruktorowi. Podejmiemy działania by zapewnić Ci bezpieczeństwo.</text:span></text:p>
        </text:list-item>
      </text:list>
      <text:p text:style-name="P6"/>
      <text:p text:style-name="P6">Pamiętaj, że będąc w naszym OSK, masz prawo:</text:p>
      <text:list xml:id="list7839074338232952320" text:style-name="WWNum52">
        <text:list-item>
          <text:p text:style-name="P9">do czucia się bezpiecznie i komfortowo,</text:p>
        </text:list-item>
        <text:list-item>
          <text:p text:style-name="P9">do rozmowy i bycia wysłuchanym, zwłaszcza jeśli masz obawy lub nie czujesz się bezpiecznie,</text:p>
        </text:list-item>
        <text:list-item>
          <text:p text:style-name="P9">do bycia traktowanym z szacunkiem i uwagą,</text:p>
        </text:list-item>
        <text:list-item>
          <text:p text:style-name="P9">wiedzieć, gdzie udać się po pomoc lub z kim porozmawiać jeśli jesteś przestraszony lub zmartwiony</text:p>
        </text:list-item>
      </text:list>
      <text:p text:style-name="P5"/>
      <text:p text:style-name="P5">Ważne!</text:p>
      <text:p text:style-name="P3">W przypadku, gdy wydarzyło się coś niepokojącego, czujesz się skrzywdzony, możesz nam o tym powiedzieć i poprosić o pomoc. Zgłoś to instruktorowi. Postaramy się podjąć działania, w taki sposób żebyś czuł się bezpieczny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ny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line-height="100%" fo:hyphenation-ladder-count="no-limit" fo:text-indent="0cm" style:auto-text-indent="false"/>
      <style:text-properties style:letter-kerning="true" style:font-name-asian="Times New Roman1" style:language-asian="en" style:country-asian="US" style:font-name-complex="Times New Roman1" fo:hyphenate="false" fo:hyphenation-remain-char-count="2" fo:hyphenation-push-char-count="2"/>
    </style:style>
    <style:style style:name="ListLabel_20_2" style:display-name="ListLabel 2" style:family="text">
      <style:text-properties style:font-name-complex="Times New Roman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5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3cm" fo:margin-bottom="1.3cm" fo:margin-left="2cm" fo:margin-right="1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01-13T10:17:13.77</meta:creation-date>
    <dc:date>2026-03-13T19:41:09.96</dc:date>
    <meta:editing-duration>PT26M54S</meta:editing-duration>
    <meta:editing-cycles>6</meta:editing-cycles>
    <meta:generator>OpenOffice/4.1.15$Win32 OpenOffice.org_project/4115m2$Build-9813</meta:generator>
    <meta:document-statistic meta:table-count="0" meta:image-count="0" meta:object-count="0" meta:page-count="1" meta:paragraph-count="21" meta:word-count="344" meta:character-count="2148"/>
  </office:meta>
</office:document-meta>
</file>